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3" style:family="paragraph" style:parent-style-name="Standard">
      <style:text-properties style:text-underline-style="none"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ZGODA RODZICA / OPIEKUNA PRAWNEGO</text:p>
      <text:p text:style-name="P2"/>
      <text:p text:style-name="P2">NA PRZEPROWADZENIE BADANIA W KIERUNKU WAD POSTAWY</text:p>
      <text:p text:style-name="P2"/>
      <text:p text:style-name="Standard"/>
      <text:p text:style-name="Standard"><text:span text:style-name="T1">Imię i nazwisko dziecka:</text:span> .................................................................................................................</text:p>
      <text:p text:style-name="Standard"/>
      <text:p text:style-name="Standard"><text:span text:style-name="T1">Data urodzenia:</text:span> ...............................................................................................................................</text:p>
      <text:p text:style-name="Standard"/>
      <text:p text:style-name="Standard"><text:span text:style-name="T1">Nazwa placówki dydaktycznej:</text:span> .....................................................................................................</text:p>
      <text:p text:style-name="Standard"/>
      <text:p text:style-name="Standard"/>
      <text:p text:style-name="P3">Ja, niżej podpisany/a:</text:p>
      <text:p text:style-name="Standard"/>
      <text:p text:style-name="Standard">Imię i nazwisko rodzica/opiekuna prawnego:</text:p>
      <text:p text:style-name="Standard"/>
      <text:p text:style-name="Standard">......................................................................................................................................................</text:p>
      <text:p text:style-name="Standard"/>
      <text:p text:style-name="Standard">wyrażam zgodę na przeprowadzenie u mojego dziecka bezpłatnego badania przesiewowego </text:p>
      <text:p text:style-name="Standard">w kierunku występowania nieprawidłowości i wad postawy ciała.</text:p>
      <text:p text:style-name="Standard"/>
      <text:p text:style-name="Standard">Badanie zostanie przeprowadzone przez personel medyczny/specjalistów w zakresie oceny postawy ciała, na terenie placówki dydaktycznej, do której uczęszcza dziecko.</text:p>
      <text:p text:style-name="Standard"/>
      <text:p text:style-name="Standard"/>
      <text:p text:style-name="Standard">☐ Wyrażam zgodę na przeprowadzenie badania.</text:p>
      <text:p text:style-name="Standard"/>
      <text:p text:style-name="Standard">☐ Nie wyrażam zgody na przeprowadzenie badania.</text:p>
      <text:p text:style-name="Standard"/>
      <text:p text:style-name="Standard"/>
      <text:p text:style-name="Standard"/>
      <text:p text:style-name="Standard"><text:span text:style-name="T1">Miejscowość i data:</text:span> ..................................................................................................................</text:p>
      <text:p text:style-name="Standard"/>
      <text:p text:style-name="Standard"/>
      <text:p text:style-name="P1">Czytelny podpis rodzica/opiekuna prawnego:</text:p>
      <text:p text:style-name="Standard"/>
      <text:p text:style-name="Standard">....................................................................................................................................................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7M4S</meta:editing-duration>
    <meta:editing-cycles>3</meta:editing-cycles>
    <meta:generator>OpenOffice/4.1.10$Win32 OpenOffice.org_project/4110m2$Build-9807</meta:generator>
    <dc:date>2026-09-08T11:47:41.52</dc:date>
    <meta:document-statistic meta:table-count="0" meta:image-count="0" meta:object-count="0" meta:page-count="1" meta:paragraph-count="16" meta:word-count="92" meta:character-count="1429"/>
    <meta:user-defined meta:name="Info 1"/>
    <meta:user-defined meta:name="Info 2"/>
    <meta:user-defined meta:name="Info 3"/>
    <meta:user-defined meta:name="Info 4"/>
  </office:meta>
</office:document-meta>
</file>